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." style:num-format="1">
        <style:list-level-properties text:space-before="-0.2576in" text:min-label-width="0.25in" text:list-level-position-and-space-mode="label-alignment">
          <style:list-level-label-alignment text:label-followed-by="listtab" fo:margin-left="-0.0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0756in" text:min-label-width="0.3333in" text:list-level-position-and-space-mode="label-alignment">
          <style:list-level-label-alignment text:label-followed-by="listtab" fo:margin-left="0.409in" fo:text-indent="-0.3333in"/>
        </style:list-level-properties>
      </text:list-level-style-number>
      <text:list-level-style-number text:level="4" style:num-suffix="." style:num-format="1">
        <style:list-level-properties text:space-before="0.409in" text:min-label-width="0.3333in" text:list-level-position-and-space-mode="label-alignment">
          <style:list-level-label-alignment text:label-followed-by="listtab" fo:margin-left="0.7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23in" text:min-label-width="0.3333in" text:list-level-position-and-space-mode="label-alignment">
          <style:list-level-label-alignment text:label-followed-by="listtab" fo:margin-left="1.0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7" style:num-suffix="." style:num-format="1">
        <style:list-level-properties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language-asian="zh" style:country-asian="HK"/>
    </style:style>
    <style:style style:name="P3" style:parent-style-name="內文" style:family="paragraph">
      <style:paragraph-properties fo:text-align="center" fo:margin-left="0.0986in">
        <style:tab-stops/>
      </style:paragraph-properties>
      <style:text-properties style:font-name="標楷體" style:font-name-asian="標楷體"/>
    </style:style>
    <style:style style:name="P4" style:parent-style-name="清單段落" style:list-style-name="LFO1" style:family="paragraph">
      <style:paragraph-properties fo:margin-left="0.4319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language-asian="zh" style:country-asian="HK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language-asian="zh" style:country-asian="HK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style:language-asian="zh" style:country-asian="HK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language-asian="zh" style:country-asian="HK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language-asian="zh" style:country-asian="HK"/>
    </style:style>
    <style:style style:name="P14" style:parent-style-name="清單段落" style:list-style-name="LFO1" style:family="paragraph">
      <style:paragraph-properties fo:margin-left="0.4319in">
        <style:tab-stops/>
      </style:paragraph-properties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language-asian="zh" style:country-asian="HK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language-asian="zh" style:country-asian="HK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language-asian="zh" style:country-asian="HK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language-asian="zh" style:country-asian="HK"/>
    </style:style>
    <style:style style:name="P23" style:parent-style-name="清單段落" style:list-style-name="LFO1" style:family="paragraph">
      <style:paragraph-properties fo:margin-left="0.4319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language-asian="zh" style:country-asian="HK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language-asian="zh" style:country-asian="HK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language-asian="zh" style:country-asian="HK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language-asian="zh" style:country-asian="HK"/>
    </style:style>
    <style:style style:name="P31" style:parent-style-name="清單段落" style:list-style-name="LFO1" style:family="paragraph">
      <style:paragraph-properties fo:margin-left="0.4319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language-asian="zh" style:country-asian="HK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language-asian="zh" style:country-asian="HK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language-asian="zh" style:country-asian="HK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language-asian="zh" style:country-asian="HK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language-asian="zh" style:country-asian="HK"/>
    </style:style>
    <style:style style:name="P42" style:parent-style-name="清單段落" style:list-style-name="LFO2" style:family="paragraph">
      <style:paragraph-properties fo:margin-left="0.7875in">
        <style:tab-stops/>
      </style:paragraph-properties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language-asian="zh" style:country-asian="HK"/>
    </style:style>
    <style:style style:name="T46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47" style:parent-style-name="預設段落字型" style:family="text">
      <style:text-properties style:font-name="標楷體" style:font-name-asian="標楷體" style:font-name-complex="新細明體"/>
    </style:style>
    <style:style style:name="T48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P49" style:parent-style-name="清單段落" style:list-style-name="LFO2" style:family="paragraph">
      <style:paragraph-properties fo:margin-left="0.7875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style:language-asian="zh" style:country-asian="HK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language-asian="zh" style:country-asian="HK"/>
    </style:style>
    <style:style style:name="T55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language-asian="zh" style:country-asian="HK"/>
    </style:style>
    <style:style style:name="P58" style:parent-style-name="清單段落" style:list-style-name="LFO2" style:family="paragraph">
      <style:paragraph-properties fo:margin-left="0.7875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language-asian="zh" style:country-asian="HK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name-complex="新細明體"/>
    </style:style>
    <style:style style:name="T64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65" style:parent-style-name="預設段落字型" style:family="text">
      <style:text-properties style:font-name="標楷體" style:font-name-asian="標楷體" style:font-name-complex="新細明體"/>
    </style:style>
    <style:style style:name="T66" style:parent-style-name="預設段落字型" style:family="text">
      <style:text-properties style:font-name="標楷體" style:font-name-asian="標楷體" style:language-asian="zh" style:country-asian="HK"/>
    </style:style>
    <style:style style:name="T67" style:parent-style-name="預設段落字型" style:family="text">
      <style:text-properties style:font-name="標楷體" style:font-name-asian="標楷體" style:language-asian="zh" style:country-asian="HK"/>
    </style:style>
    <style:style style:name="P68" style:parent-style-name="清單段落" style:list-style-name="LFO2" style:family="paragraph">
      <style:paragraph-properties fo:margin-left="0.7875in">
        <style:tab-stops/>
      </style:paragraph-properties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language-asian="zh" style:country-asian="HK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language-asian="zh" style:country-asian="HK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language-asian="zh" style:country-asian="HK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新細明體"/>
    </style:style>
    <style:style style:name="T78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79" style:parent-style-name="預設段落字型" style:family="text">
      <style:text-properties style:font-name="標楷體" style:font-name-asian="標楷體" style:font-name-complex="新細明體"/>
    </style:style>
    <style:style style:name="T80" style:parent-style-name="預設段落字型" style:family="text">
      <style:text-properties style:font-name="標楷體" style:font-name-asian="標楷體" style:language-asian="zh" style:country-asian="HK"/>
    </style:style>
    <style:style style:name="T81" style:parent-style-name="預設段落字型" style:family="text">
      <style:text-properties style:font-name="標楷體" style:font-name-asian="標楷體" style:language-asian="zh" style:country-asian="HK"/>
    </style:style>
    <style:style style:name="P82" style:parent-style-name="內文" style:family="paragraph">
      <style:paragraph-properties fo:widows="2" fo:orphans="2" fo:break-before="page"/>
      <style:text-properties style:font-name="標楷體" style:font-name-asian="標楷體" fo:font-size="20pt" style:font-size-asian="20pt" style:font-size-complex="20pt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8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7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88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89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90" style:parent-style-name="內文" style:family="paragraph">
      <style:paragraph-properties fo:margin-top="0.125in" fo:line-height="0.2777in" fo:margin-left="0.3888in" fo:text-indent="-0.3888in">
        <style:tab-stops>
          <style:tab-stop style:type="left" style:position="0.2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margin-top="0.125in" style:line-height-at-least="0in"/>
      <style:text-properties style:font-name="標楷體" style:font-name-asian="標楷體" fo:font-size="14pt" style:font-size-asian="14pt" style:font-size-complex="14pt"/>
    </style:style>
    <style:style style:name="P92" style:parent-style-name="清單段落" style:list-style-name="LFO3" style:family="paragraph">
      <style:paragraph-properties fo:margin-top="0.125in" fo:margin-bottom="0.125in" style:line-height-at-least="0in" fo:margin-left="0.7284in" fo:text-indent="-0.3937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清單段落" style:list-style-name="LFO3" style:family="paragraph">
      <style:paragraph-properties style:line-height-at-least="0in" fo:margin-left="0.7284in" fo:text-indent="-0.3937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top="0.625in" style:line-height-at-least="0in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margin-top="0.25in" style:line-height-at-least="0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10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11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2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3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4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35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style:line-height-at-least="0in" fo:text-indent="3.15in"/>
      <style:text-properties style:font-name="標楷體" style:font-name-asian="標楷體" style:font-size-complex="12pt"/>
    </style:style>
    <style:style style:name="P14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widows="2" fo:orphans="2" fo:text-align="center" style:line-height-at-least="0in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widows="2" fo:orphans="2" fo:break-before="page" fo:text-align="center"/>
    </style:style>
    <style:style style:name="T1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159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62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163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64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165" style:parent-style-name="內文" style:family="paragraph">
      <style:paragraph-properties fo:text-align="end"/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74" style:parent-style-name="內文" style:family="paragraph">
      <style:paragraph-properties fo:text-align="end"/>
    </style:style>
    <style:style style:name="T1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83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84" style:parent-style-name="Default" style:family="paragraph">
      <style:paragraph-properties fo:text-align="justify" fo:line-height="0.3194in" fo:margin-left="0.1986in">
        <style:tab-stops/>
      </style:paragraph-properties>
      <style:text-properties style:font-name-complex="Times New Roman" style:use-window-font-color="true"/>
    </style:style>
    <style:style style:name="P185" style:parent-style-name="Default" style:family="paragraph">
      <style:paragraph-properties fo:text-align="justify" fo:line-height="0.3194in" fo:text-indent="0.1986in"/>
      <style:text-properties style:font-name-complex="Times New Roman" style:use-window-font-color="true"/>
    </style:style>
    <style:style style:name="P186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87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88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89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0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1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2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3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4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5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6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7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8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9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0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201" style:parent-style-name="內文" style:family="paragraph">
      <style:paragraph-properties fo:widows="2" fo:orphans="2" fo:break-before="page"/>
      <style:text-properties style:font-name="標楷體" style:font-name-asian="標楷體" fo:font-size="16pt" style:font-size-asian="16pt" style:font-size-complex="16pt" style:language-asian="zh" style:country-asian="HK"/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205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10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211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12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5" style:parent-style-name="內文" style:family="paragraph">
      <style:paragraph-properties fo:widows="2" fo:orphans="2"/>
      <style:text-properties style:font-name="標楷體" style:font-name-asian="標楷體"/>
    </style:style>
    <style:style style:name="P216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size="14pt" style:font-size-asian="14pt" style:font-size-complex="14pt"/>
    </style:style>
    <style:style style:name="P217" style:parent-style-name="內文" style:family="paragraph">
      <style:paragraph-properties fo:widows="2" fo:orphans="2" fo:text-align="center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220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21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P223" style:parent-style-name="內文" style:family="paragraph">
      <style:paragraph-properties fo:widows="2" fo:orphans="2" fo:text-align="center"/>
    </style:style>
    <style:style style:name="T224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30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231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233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34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35" style:parent-style-name="內文" style:family="paragraph">
      <style:paragraph-properties fo:widows="2" fo:orphans="2"/>
    </style:style>
    <style:style style:name="T236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37" style:parent-style-name="預設段落字型" style:family="text">
      <style:text-properties style:font-name="DengXian" style:font-name-asian="DengXian" style:font-name-complex="DengXian" fo:font-size="14pt" style:font-size-asian="14pt" style:font-size-complex="14pt" style:language-asian="zh" style:country-asian="CN"/>
    </style:style>
    <style:style style:name="P238" style:parent-style-name="內文" style:family="paragraph">
      <style:paragraph-properties fo:widows="2" fo:orphans="2"/>
    </style:style>
    <style:style style:name="T23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40" style:parent-style-name="預設段落字型" style:family="text">
      <style:text-properties style:font-name="DengXian" style:font-name-asian="DengXian" style:font-name-complex="DengXian" fo:font-size="14pt" style:font-size-asian="14pt" style:font-size-complex="14pt" style:language-asian="zh" style:country-asian="CN"/>
    </style:style>
    <style:style style:name="P241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2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3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4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5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46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47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48" style:parent-style-name="清單段落" style:family="paragraph">
      <style:paragraph-properties fo:widows="2" fo:orphans="2" fo:margin-left="1.1798in" fo:text-indent="-0.5131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49" style:parent-style-name="清單段落" style:family="paragraph">
      <style:paragraph-properties fo:widows="2" fo:orphans="2" fo:margin-left="1.1798in" fo:text-indent="-0.5131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251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style:font-name-complex="新細明體" style:font-size-complex="12pt"/>
    </style:style>
    <style:style style:name="P255" style:parent-style-name="清單段落" style:family="paragraph">
      <style:paragraph-properties fo:widows="2" fo:orphans="2" fo:margin-left="1.1798in" fo:text-indent="-0.5131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56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57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58" style:parent-style-name="清單段落" style:family="paragraph">
      <style:paragraph-properties fo:widows="2" fo:orphans="2" fo:margin-left="0.6666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59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60" style:parent-style-name="清單段落" style:list-style-name="LFO4" style:family="paragraph">
      <style:paragraph-properties fo:widows="2" fo:orphans="2" fo:text-indent="-0.1361in"/>
    </style:style>
    <style:style style:name="T26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臺灣師範大學學生社團組織章程修正注意事項</text:span></text:p>
      <text:p text:style-name="P3"/>
      <text:list text:style-name="LFO1" text:continue-numbering="true">
        <text:list-item>
          <text:p text:style-name="P4"><text:span text:style-name="T5">請</text:span><text:span text:style-name="T6">學會</text:span><text:span text:style-name="T7">先參照本校「學生社團輔導辦法」中，針對學生社團組織章程之相關規定，進行擬</text:span><text:span text:style-name="T8">修正</text:span><text:span text:style-name="T9">組</text:span><text:span text:style-name="T10">織章程條文內容之內</text:span><text:span text:style-name="T11">部</text:span><text:span text:style-name="T12">討論</text:span><text:span text:style-name="T13">。</text:span></text:p>
        </text:list-item>
        <text:list-item>
          <text:p text:style-name="P14"><text:span text:style-name="T15">學會</text:span><text:span text:style-name="T16">將內部討論後初擬之組織章程修</text:span><text:span text:style-name="T17">正</text:span><text:span text:style-name="T18">草案，與課外組社團輔導老師</text:span><text:span text:style-name="T19">討論，</text:span><text:span text:style-name="T20">進行再次修</text:span><text:span text:style-name="T21">正</text:span><text:span text:style-name="T22">，直至完備。</text:span></text:p>
        </text:list-item>
        <text:list-item>
          <text:p text:style-name="P23"><text:span text:style-name="T24">召開會員大會議決組織章程修</text:span><text:span text:style-name="T25">正</text:span><text:span text:style-name="T26">草案</text:span><text:span text:style-name="T27">(</text:span><text:span text:style-name="T28">須有完整簽到表及會議紀錄</text:span><text:span text:style-name="T29">)</text:span><text:span text:style-name="T30">。</text:span></text:p>
        </text:list-item>
        <text:list-item>
          <text:p text:style-name="P31"><text:span text:style-name="T32">依照學會組織章程</text:span><text:span text:style-name="T33">之</text:span><text:span text:style-name="T34">規定，繳交</text:span><text:span text:style-name="T35">下列文件至課外組</text:span><text:span text:style-name="T36">完成法定程序後，</text:span><text:span text:style-name="T37">組</text:span><text:span text:style-name="T38">織章程始</text:span><text:span text:style-name="T39">得</text:span><text:span text:style-name="T40">生效</text:span><text:span text:style-name="T41">：</text:span></text:p>
        </text:list-item>
      </text:list>
      <text:list text:style-name="LFO2" text:continue-numbering="true">
        <text:list-item>
          <text:p text:style-name="P42"><text:span text:style-name="T43">學生社團報告書</text:span><text:span text:style-name="T44">(</text:span><text:span text:style-name="T45">範例格式如附件</text:span><text:span text:style-name="T46">一</text:span><text:span text:style-name="T47">)</text:span><text:span text:style-name="T48">。</text:span></text:p>
        </text:list-item>
        <text:list-item>
          <text:p text:style-name="P49"><text:span text:style-name="T50">修正後之</text:span><text:span text:style-name="T51">組織</text:span><text:span text:style-name="T52">章程</text:span><text:span text:style-name="T53">(</text:span><text:span text:style-name="T54">範例格式如附件</text:span><text:span text:style-name="T55">二</text:span><text:span text:style-name="T56">)</text:span><text:span text:style-name="T57">。</text:span></text:p>
        </text:list-item>
        <text:list-item>
          <text:p text:style-name="P58"><text:span text:style-name="T59">修正條文對照表</text:span><text:span text:style-name="T60">(</text:span><text:span text:style-name="T61">範例格式如</text:span><text:span text:style-name="T62">附</text:span><text:span text:style-name="T63">件</text:span><text:span text:style-name="T64">三</text:span><text:span text:style-name="T65">)</text:span><text:span text:style-name="T66"><text:s/></text:span><text:span text:style-name="T67">。</text:span></text:p>
        </text:list-item>
        <text:list-item>
          <text:p text:style-name="P68"><text:span text:style-name="T69">通過</text:span><text:span text:style-name="T70">組織章程</text:span><text:span text:style-name="T71">修正案之</text:span><text:span text:style-name="T72">會</text:span><text:span text:style-name="T73">員大會會議紀錄</text:span><text:span text:style-name="T74">(</text:span><text:span text:style-name="T75">範例格式如</text:span><text:span text:style-name="T76">附</text:span><text:span text:style-name="T77">件</text:span><text:span text:style-name="T78">四</text:span><text:span text:style-name="T79">)</text:span><text:span text:style-name="T80"><text:s/></text:span><text:span text:style-name="T81">。</text:span></text:p>
        </text:list-item>
      </text:list>
      <text:p text:style-name="P82"/>
      <text:p text:style-name="P83"><text:span text:style-name="T84"><draw:frame draw:z-index="251659264" draw:id="id0" draw:style-name="a0" draw:name="文字方塊 2" text:anchor-type="paragraph" svg:x="-0.88542in" svg:y="-0.58542in" svg:width="0.875in" svg:height="0.57292in" style:rel-width="scale" style:rel-height="scale"><draw:text-box><text:p text:style-name="P85">附件一</text:p></draw:text-box><svg:title/><svg:desc/></draw:frame></text:span><text:span text:style-name="T86">國立臺灣師範大學學生社團報告書</text:span><text:span text:style-name="T87">(</text:span><text:span text:style-name="T88">範例</text:span><text:span text:style-name="T89">)</text:span></text:p>
      <text:p text:style-name="P90">主旨：<text:bookmark-start text:name="_Hlk6819991"/>檢陳本校XXXX<text:bookmark-end text:name="_Hlk6819991"/>學會修正之組織章程，擬請同意備查，請核<text:tab/><text:s/><text:tab/>示。</text:p>
      <text:p text:style-name="P91">說明：</text:p>
      <text:list text:style-name="LFO3" text:continue-numbering="true">
        <text:list-item>
          <text:p text:style-name="P92"><text:bookmark-start text:name="_Hlk6819917"/><text:span text:style-name="T93">因</text:span><text:span text:style-name="T94">※</text:span><text:span text:style-name="T95">請填申請事由</text:span><text:span text:style-name="T96">※</text:span><text:span text:style-name="T97">，修正組織章程內容</text:span><text:bookmark-start text:name="_Hlk6819930"/><text:bookmark-end text:name="_Hlk6819917"/><text:span text:style-name="T98">。</text:span></text:p>
        </text:list-item>
        <text:list-item>
          <text:p text:style-name="P99"><text:span text:style-name="T100">檢陳修正後組織章程、修正條文對照表及組織章程修正會議紀錄各乙份（含簽到表）。</text:span><text:bookmark-end text:name="_Hlk6819930"/></text:p>
        </text:list-item>
      </text:list>
      <text:p text:style-name="P101"><text:span text:style-name="T102">　　敬陳</text:span></text:p>
      <text:p text:style-name="P103">學生事務處</text:p>
      <text:p text:style-name="P104"/>
      <text:p text:style-name="P105"/>
      <text:p text:style-name="P106"/>
      <text:p text:style-name="P107"/>
      <text:p text:style-name="P108"/>
      <text:p text:style-name="P109">社團編號：</text:p>
      <text:p text:style-name="P110"/>
      <text:p text:style-name="P111"><text:span text:style-name="T112">社團負責人：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(</text:span><text:span text:style-name="T118">簽章</text:span><text:span text:style-name="T119">)</text:span></text:p>
      <text:p text:style-name="P120"/>
      <text:p text:style-name="P121"/>
      <text:p text:style-name="P122">社團用印：</text:p>
      <text:p text:style-name="P123"/>
      <text:p text:style-name="P124"/>
      <text:p text:style-name="P125"><text:span text:style-name="T126">系、所主任：</text:span><text:span text:style-name="T127"><text:tab/></text:span><text:span text:style-name="T128"><text:tab/></text:span><text:span text:style-name="T129"><text:tab/></text:span><text:span text:style-name="T130"><text:tab/></text:span><text:span text:style-name="T131"><text:tab/>(</text:span><text:span text:style-name="T132">簽章</text:span><text:span text:style-name="T133">)</text:span></text:p>
      <text:p text:style-name="P134"/>
      <text:p text:style-name="P135"><text:span text:style-name="T136">社團輔導老師：</text:span><text:span text:style-name="T137"><text:tab/></text:span><text:span text:style-name="T138"><text:tab/></text:span><text:span text:style-name="T139"><text:tab/></text:span><text:span text:style-name="T140"><text:tab/>(</text:span><text:span text:style-name="T141">簽章</text:span><text:span text:style-name="T142">)</text:span></text:p>
      <text:p text:style-name="P143"/>
      <text:p text:style-name="P144"/>
      <text:p text:style-name="P145"/>
      <text:p text:style-name="P146"/>
      <text:p text:style-name="P147"/>
      <text:p text:style-name="P148"><text:span text:style-name="T149">中華民國</text:span><text:span text:style-name="T150">OOO</text:span><text:span text:style-name="T151">年</text:span><text:span text:style-name="T152">OO</text:span><text:span text:style-name="T153">月</text:span><text:span text:style-name="T154">OO</text:span><text:span text:style-name="T155">日</text:span></text:p>
      <text:soft-page-break/>
      <text:p text:style-name="P156"><text:span text:style-name="T157"><draw:frame draw:z-index="251661312" draw:id="id1" draw:style-name="a1" draw:name="文字方塊 2" text:anchor-type="paragraph" svg:x="-0.88542in" svg:y="-0.58542in" svg:width="0.875in" svg:height="0.57292in" style:rel-width="scale" style:rel-height="scale"><draw:text-box><text:p text:style-name="P158">附件二</text:p></draw:text-box><svg:title/><svg:desc/></draw:frame></text:span><text:span text:style-name="T159">國立臺灣師範大學</text:span><text:span text:style-name="T160">XXXX</text:span><text:span text:style-name="T161">學會組織章程</text:span><text:span text:style-name="T162">(</text:span><text:span text:style-name="T163">範例</text:span><text:span text:style-name="T164">)</text:span></text:p>
      <text:p text:style-name="P165"><text:span text:style-name="T166">XX</text:span><text:span text:style-name="T167">年</text:span><text:span text:style-name="T168">XX</text:span><text:span text:style-name="T169">月</text:span><text:span text:style-name="T170">XX</text:span><text:span text:style-name="T171">日</text:span><text:span text:style-name="T172">會</text:span><text:span text:style-name="T173">員大會通過施行</text:span></text:p>
      <text:p text:style-name="P174"><text:span text:style-name="T175">XX</text:span><text:span text:style-name="T176">年</text:span><text:span text:style-name="T177">XX</text:span><text:span text:style-name="T178">月</text:span><text:span text:style-name="T179">XX</text:span><text:span text:style-name="T180">日</text:span><text:span text:style-name="T181">會</text:span><text:span text:style-name="T182">員大會修訂通過</text:span></text:p>
      <text:p text:style-name="P183">第一章　總則</text:p>
      <text:p text:style-name="P184">　　一、學會名稱。</text:p>
      <text:p text:style-name="P185">　　二、學會宗旨。</text:p>
      <text:p text:style-name="P186">第二章　會員<text:s/></text:p>
      <text:p text:style-name="P187">　　一、會員入社、退社與除名之條件。</text:p>
      <text:p text:style-name="P188">　　二、會員之權利與義務。</text:p>
      <text:p text:style-name="P189">第三章　組織與職掌<text:s/></text:p>
      <text:p text:style-name="P190">　　一、負責人、其他幹部與監督部門之產生、任免與遞補程序。</text:p>
      <text:p text:style-name="P191">　　二、幹部與監督部門之名額、職責、職權與任期。</text:p>
      <text:p text:style-name="P192">第四章　會議<text:s/></text:p>
      <text:p text:style-name="P193">　　一、會員大會或理監事會議之職責與職權。</text:p>
      <text:p text:style-name="P194">　　二、會員大會或理監事會議召集與決議方式。</text:p>
      <text:p text:style-name="P195">第五章　經費<text:s/></text:p>
      <text:p text:style-name="P196">　　一、經費來源。</text:p>
      <text:p text:style-name="P197">　　二、經費運用與管理（含收費、退費機制）。</text:p>
      <text:p text:style-name="P198">第六章　附則<text:s/></text:p>
      <text:p text:style-name="P199">　　　　組織章程修改與備查程序。<text:s/></text:p>
      <text:p text:style-name="P200"/>
      <text:p text:style-name="P201"/>
      <text:p text:style-name="P202"><text:span text:style-name="T203"><draw:frame draw:z-index="251663360" draw:id="id2" draw:style-name="a2" draw:name="文字方塊 2" text:anchor-type="paragraph" svg:x="-0.88542in" svg:y="-0.58542in" svg:width="0.875in" svg:height="0.57292in" style:rel-width="scale" style:rel-height="scale"><draw:text-box><text:p text:style-name="P204">附件三</text:p></draw:text-box><svg:title/><svg:desc/></draw:frame></text:span><text:span text:style-name="T205">國立臺灣師範大學</text:span><text:span text:style-name="T206">XXXX</text:span><text:span text:style-name="T207">學會組織章程</text:span></text:p>
      <text:p text:style-name="P208"><text:span text:style-name="T209">修正條文對照表</text:span><text:span text:style-name="T210">(</text:span><text:span text:style-name="T211">範例</text:span><text:span text:style-name="T212">)</text:span></text:p>
      <text:p text:style-name="P213"><text:span text:style-name="T214"><draw:frame draw:style-name="a3" draw:name="圖片 2" text:anchor-type="as-char" svg:x="0in" svg:y="0in" svg:width="5.76806in" svg:height="1.62431in" style:rel-width="scale" style:rel-height="scale"><draw:image xlink:href="media/image1.jpeg" xlink:type="simple" xlink:show="embed" xlink:actuate="onLoad"/><svg:title/><svg:desc/></draw:frame></text:span></text:p>
      <text:p text:style-name="P215"/>
      <text:p text:style-name="P216"/>
      <text:p text:style-name="P217"><text:span text:style-name="T218"><draw:frame draw:z-index="251665408" draw:id="id3" draw:style-name="a4" draw:name="文字方塊 2" text:anchor-type="paragraph" svg:x="-0.88542in" svg:y="-0.58542in" svg:width="0.875in" svg:height="0.57292in" style:rel-width="scale" style:rel-height="scale"><draw:text-box><text:p text:style-name="P219">附件四</text:p></draw:text-box><svg:title/><svg:desc/></draw:frame></text:span><text:span text:style-name="T220">國立臺灣師範大學</text:span><text:span text:style-name="T221">XXXX</text:span><text:span text:style-name="T222">學會</text:span></text:p>
      <text:p text:style-name="P223"><text:span text:style-name="T224">第</text:span><text:span text:style-name="T225">N</text:span><text:span text:style-name="T226">次</text:span><text:span text:style-name="T227">/</text:span><text:span text:style-name="T228">期初</text:span><text:span text:style-name="T229">會員大會會議紀錄</text:span><text:span text:style-name="T230">(</text:span><text:span text:style-name="T231">範例</text:span><text:span text:style-name="T232">)</text:span></text:p>
      <text:p text:style-name="P233">會議時間：XXX年XX月XX日00:00-00:00</text:p>
      <text:p text:style-name="P234">會議地點：</text:p>
      <text:p text:style-name="P235"><text:span text:style-name="T236">主席：</text:span><text:span text:style-name="T237">○○○</text:span></text:p>
      <text:p text:style-name="P238"><text:span text:style-name="T239">紀錄：</text:span><text:span text:style-name="T240">○○○</text:span></text:p>
      <text:p text:style-name="P241">應到人數：<text:s text:c="7"/>實到人數：<text:s text:c="8"/>缺席人數：</text:p>
      <text:p text:style-name="P242">出席人員：</text:p>
      <text:p text:style-name="P243">列席人員：</text:p>
      <text:p text:style-name="P244">會議流程：</text:p>
      <text:list text:style-name="LFO4" text:continue-numbering="true">
        <text:list-item>
          <text:p text:style-name="P245">主席致詞：</text:p>
        </text:list-item>
        <text:list-item>
          <text:p text:style-name="P246">會議討論</text:p>
        </text:list-item>
      </text:list>
      <text:list text:style-name="LFO5" text:continue-numbering="true">
        <text:list-item>
          <text:p text:style-name="P247">案由：學會組織章程修正案。</text:p>
        </text:list-item>
      </text:list>
      <text:p text:style-name="P248">說明：因應現行學會運作情形調整修正組織章程，使更符合「國立臺灣師範大學學生社團輔導辦法」及學會現狀。</text:p>
      <text:p text:style-name="P249"><text:span text:style-name="T250">決議：</text:span><text:span text:style-name="T251">照案通過</text:span><text:span text:style-name="T252">/</text:span><text:span text:style-name="T253">修正後通過</text:span><text:span text:style-name="T254">如附件。</text:span></text:p>
      <text:p text:style-name="P255"/>
      <text:list text:style-name="LFO5" text:continue-numbering="true">
        <text:list-item>
          <text:p text:style-name="P256">案由：……</text:p>
        </text:list-item>
        <text:list-item>
          <text:p text:style-name="P257">案由：……</text:p>
        </text:list-item>
      </text:list>
      <text:p text:style-name="P258"/>
      <text:list text:style-name="LFO4" text:continue-numbering="true">
        <text:list-item>
          <text:p text:style-name="P259">臨時動議</text:p>
        </text:list-item>
        <text:list-item>
          <text:p text:style-name="P260"><text:span text:style-name="T261">散會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fo:font-size="14pt" style:font-size-asian="14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." style:num-format="1">
        <style:list-level-properties text:space-before="-0.2576in" text:min-label-width="0.25in" text:list-level-position-and-space-mode="label-alignment">
          <style:list-level-label-alignment text:label-followed-by="listtab" fo:margin-left="-0.0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0756in" text:min-label-width="0.3333in" text:list-level-position-and-space-mode="label-alignment">
          <style:list-level-label-alignment text:label-followed-by="listtab" fo:margin-left="0.409in" fo:text-indent="-0.3333in"/>
        </style:list-level-properties>
      </text:list-level-style-number>
      <text:list-level-style-number text:level="4" style:num-suffix="." style:num-format="1">
        <style:list-level-properties text:space-before="0.409in" text:min-label-width="0.3333in" text:list-level-position-and-space-mode="label-alignment">
          <style:list-level-label-alignment text:label-followed-by="listtab" fo:margin-left="0.7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23in" text:min-label-width="0.3333in" text:list-level-position-and-space-mode="label-alignment">
          <style:list-level-label-alignment text:label-followed-by="listtab" fo:margin-left="1.0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7" style:num-suffix="." style:num-format="1">
        <style:list-level-properties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顥恩</meta:initial-creator>
    <dc:creator>白 白</dc:creator>
    <meta:creation-date>2020-07-03T07:18:00Z</meta:creation-date>
    <dc:date>2025-08-18T07:53:00Z</dc:date>
    <meta:print-date>2020-07-03T07:11:00Z</meta:print-date>
    <meta:template xlink:href="Normal" xlink:type="simple"/>
    <meta:editing-cycles>5</meta:editing-cycles>
    <meta:editing-duration>PT240S</meta:editing-duration>
    <meta:document-statistic meta:page-count="5" meta:paragraph-count="2" meta:word-count="165" meta:character-count="1108" meta:row-count="7" meta:non-whitespace-character-count="945"/>
  </office:meta>
</office:document-meta>
</file>